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103aa175e899cb779d21e42fb4ac605.svg"/>
  <manifest:file-entry manifest:media-type="image/png" manifest:full-path="Pictures/3063ae1c85c3d65dd5d6812c9502616b.png"/>
  <manifest:file-entry manifest:media-type="image/png" manifest:full-path="Pictures/8472b03b1d556a8e29555a158d7a7789.png"/>
  <manifest:file-entry manifest:media-type="image/png" manifest:full-path="Pictures/dcc73301b9cfa2a553a7d2ac88992127.png"/>
  <manifest:file-entry manifest:media-type="image/png" manifest:full-path="Pictures/df0ba2ec392870a43c84b3ff67dcba90.png"/>
  <manifest:file-entry manifest:media-type="image/png" manifest:full-path="Pictures/c9a430630cb870b2681945c799e5026d.png"/>
  <manifest:file-entry manifest:media-type="image/png" manifest:full-path="Pictures/1525ae63299820c198087fb1e95554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2fa:howto"/><text:bookmark-start text:name="__RefHeading___factor_authorization_for_lib_dokuwiki_1"/><text:bookmark-start text:name="factor_authorization_for_lib_dokuwiki"/>2-factor authorization for LIB Dokuwiki<text:bookmark-end text:name="__RefHeading___factor_authorization_for_lib_dokuwiki_1"/><text:bookmark-end text:name="factor_authorization_for_lib_dokuwiki"/></text:h>
      <text:p text:style-name="Text_20_body">There are 2 methods of 2-factor authentication: Google Authenticator or email. The former is already known from Sage, here a token from a second device is used, the latter sends an e-mail to the stored address with the token.</text:p>
      <text:p text:style-name="Text_20_body">The decision as to which method is used is clear, but can be reset by an admin.</text:p>
      <text:p text:style-name="Text_20_body"><draw:frame draw:style-name="media" draw:name="0" text:anchor-type="as-char" draw:z-index="0" svg:width="" svg:rel-width="100%" svg:height="0cm"><draw:image xlink:href="Pictures/d103aa175e899cb779d21e42fb4ac605.svg" xlink:type="simple" xlink:show="embed" xlink:actuate="onLoad"/></draw:frame> Attention! Every time your own IP address changes, authentication must be repeated (e.g. when switching from a desktop computer to a laptop) <draw:frame draw:style-name="media" draw:name="1" text:anchor-type="as-char" draw:z-index="1" svg:width="" svg:rel-width="100%" svg:height="0cm"><draw:image xlink:href="Pictures/d103aa175e899cb779d21e42fb4ac605.svg" xlink:type="simple" xlink:show="embed" xlink:actuate="onLoad"/></draw:frame></text:p>
      <text:p text:style-name="Text_20_body">The individual steps:</text:p>
      <text:p text:style-name="Text_20_body">Before anything else: Log out of Dokuwiki.</text:p>
      <text:list text:style-name="List_20_1" text:continue-numbering="false">
        <text:list-item>
          <text:p text:style-name="List_20_1_Content_First"> Log in with your user name and password and click on “<text:span text:style-name="Strong_20_Emphasis">Login</text:span>”.</text:p>
        </text:list-item>
        <text:list-item>
          <text:p text:style-name="List_20_1_Content_Last"> Now the selection appears, which method you want to use in the future for 2 factor authorization</text:p>
        </text:list-item>
      </text:list>
      <text:h text:style-name="Heading_20_2" text:outline-level="2"><text:bookmark-start text:name="__RefHeading___st_method_-_google_authenticator_2"/><text:bookmark-start text:name="st_method_-_google_authenticator"/>1st method - Google Authenticator:<text:bookmark-end text:name="__RefHeading___st_method_-_google_authenticator_2"/><text:bookmark-end text:name="st_method_-_google_authenticator"/></text:h>
      <text:p text:style-name="Text_20_body"><draw:frame draw:style-name="media" draw:name="2" text:anchor-type="as-char" draw:z-index="2" svg:width="21.166666666667cm" style:rel-width="100%" svg:height="19.444886531093cm" style:rel-height="scale"><draw:image xlink:href="Pictures/3063ae1c85c3d65dd5d6812c9502616b.png" xlink:type="simple" xlink:show="embed" xlink:actuate="onLoad"/></draw:frame></text:p>
      <text:p text:style-name="Text_20_body">Have the LinOTP app (or the app used for 2FA authentication in Sage) ready on your cell phone.</text:p>
      <text:p text:style-name="Text_20_body">1.1 A <text:span text:style-name="Strong_20_Emphasis">QR code</text:span> will appear on the next screen. Scan this with the LinOTP app (click on the “+” sign at the bottom right).</text:p>
      <text:p text:style-name="Text_20_body"><draw:frame draw:style-name="media" draw:name="3" text:anchor-type="as-char" draw:z-index="3" svg:width="21.166666666667cm" style:rel-width="100%" svg:height="13.407457322552cm" style:rel-height="scale"><draw:image xlink:href="Pictures/8472b03b1d556a8e29555a158d7a7789.png" xlink:type="simple" xlink:show="embed" xlink:actuate="onLoad"/></draw:frame></text:p>
      <text:p text:style-name="Horizontal_20_Line"/>
      <text:p text:style-name="Text_20_body">1.2 Enter the <text:span text:style-name="Strong_20_Emphasis">first code</text:span> to pair the devices with each other</text:p>
      <text:p text:style-name="Text_20_body">1.3 Confirm and enter the <text:span text:style-name="Strong_20_Emphasis">second token</text:span> (possibly renew the token on the cell phone if it has expired).</text:p>
      <text:p text:style-name="Text_20_body"><draw:frame draw:style-name="media" draw:name="4" text:anchor-type="as-char" draw:z-index="4" svg:width="21.166666666667cm" style:rel-width="100%" svg:height="12.870839033288cm" style:rel-height="scale"><draw:image xlink:href="Pictures/dcc73301b9cfa2a553a7d2ac88992127.png" xlink:type="simple" xlink:show="embed" xlink:actuate="onLoad"/></draw:frame></text:p>
      <text:p text:style-name="Horizontal_20_Line"/>
      <text:p text:style-name="Text_20_body">Done.</text:p>
      <text:p text:style-name="Text_20_body"><draw:frame draw:style-name="media" draw:name="5" text:anchor-type="as-char" draw:z-index="5" svg:width="" svg:rel-width="100%" svg:height="0cm"><draw:image xlink:href="Pictures/d103aa175e899cb779d21e42fb4ac605.svg" xlink:type="simple" xlink:show="embed" xlink:actuate="onLoad"/></draw:frame> At the next login <text:span text:style-name="Strong_20_Emphasis">only step 1.3</text:span> needs to be executed. <draw:frame draw:style-name="media" draw:name="6" text:anchor-type="as-char" draw:z-index="6" svg:width="" svg:rel-width="100%" svg:height="0cm"><draw:image xlink:href="Pictures/d103aa175e899cb779d21e42fb4ac605.svg" xlink:type="simple" xlink:show="embed" xlink:actuate="onLoad"/></draw:frame></text:p>
      <text:h text:style-name="Heading_20_2" text:outline-level="2"><text:bookmark-start text:name="__RefHeading___nd_method_-_e-mail_3"/><text:bookmark-start text:name="nd_method_-_e-mail"/>2nd method - e-mail:<text:bookmark-end text:name="__RefHeading___nd_method_-_e-mail_3"/><text:bookmark-end text:name="nd_method_-_e-mail"/></text:h>
      <text:p text:style-name="Text_20_body">Open your favorite e-mail program and log in to the LIB account.</text:p>
      <text:p text:style-name="Text_20_body">2.1 Choose the <text:span text:style-name="Strong_20_Emphasis">Email option</text:span> in the LIB Dokuwiki and click „Setup“:</text:p>
      <text:p text:style-name="Text_20_body"><draw:frame draw:style-name="media" draw:name="7" text:anchor-type="as-char" draw:z-index="7" svg:width="21.166666666667cm" style:rel-width="100%" svg:height="19.444886531093cm" style:rel-height="scale"><draw:image xlink:href="Pictures/df0ba2ec392870a43c84b3ff67dcba90.png" xlink:type="simple" xlink:show="embed" xlink:actuate="onLoad"/></draw:frame></text:p>
      <text:p text:style-name="Horizontal_20_Line"/>
      <text:p text:style-name="Text_20_body">2.2 An <text:span text:style-name="Strong_20_Emphasis">e-mail</text:span> is sent to the saved address:</text:p>
      <text:p text:style-name="Text_20_body"><draw:frame draw:style-name="media" draw:name="8" text:anchor-type="as-char" draw:z-index="8" svg:width="21.166666666667cm" style:rel-width="100%" svg:height="14.168943533698cm" style:rel-height="scale"><draw:image xlink:href="Pictures/c9a430630cb870b2681945c799e5026d.png" xlink:type="simple" xlink:show="embed" xlink:actuate="onLoad"/></draw:frame></text:p>
      <text:p text:style-name="Horizontal_20_Line"/>
      <text:p text:style-name="Text_20_body">2.3 Enter the <text:span text:style-name="Strong_20_Emphasis">token</text:span> specified there and confirm. The e-mail address is now connected to the Authenticator plugin.</text:p>
      <text:p text:style-name="Text_20_body"><draw:frame draw:style-name="media" draw:name="9" text:anchor-type="as-char" draw:z-index="9" svg:width="21.166666666667cm" style:rel-width="100%" svg:height="19.444886531093cm" style:rel-height="scale"><draw:image xlink:href="Pictures/1525ae63299820c198087fb1e9555448.png" xlink:type="simple" xlink:show="embed" xlink:actuate="onLoad"/></draw:frame></text:p>
      <text:p text:style-name="Horizontal_20_Line"/>
      <text:p text:style-name="Text_20_body">2.4 A <text:span text:style-name="Strong_20_Emphasis">second email</text:span> is sent for authentication. Enter the token contained in the e-mail again and confirm.</text:p>
      <text:p text:style-name="Text_20_body">Done.</text:p>
      <text:p text:style-name="Text_20_body"><draw:frame draw:style-name="media" draw:name="10" text:anchor-type="as-char" draw:z-index="10" svg:width="" svg:rel-width="100%" svg:height="0cm"><draw:image xlink:href="Pictures/d103aa175e899cb779d21e42fb4ac605.svg" xlink:type="simple" xlink:show="embed" xlink:actuate="onLoad"/></draw:frame> At the next login <text:span text:style-name="Strong_20_Emphasis">only step 2.4</text:span> needs to be performed. <draw:frame draw:style-name="media" draw:name="11" text:anchor-type="as-char" draw:z-index="11" svg:width="" svg:rel-width="100%" svg:height="0cm"><draw:image xlink:href="Pictures/d103aa175e899cb779d21e42fb4ac605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09:20</meta:creation-date>
    <dc:creator>Generated</dc:creator>
    <dc:date>2026-08-13T22::09:20</dc:date>
    <dc:language>en-US</dc:language>
    <meta:editing-cycles>1</meta:editing-cycles>
    <meta:editing-duration>PT0S</meta:editing-duration>
    <dc:title>en:2fa:howto</dc:title>
  </office:meta>
</office:document-meta>
</file>