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103aa175e899cb779d21e42fb4ac605.svg"/>
  <manifest:file-entry manifest:media-type="image/png" manifest:full-path="Pictures/3063ae1c85c3d65dd5d6812c9502616b.png"/>
  <manifest:file-entry manifest:media-type="image/png" manifest:full-path="Pictures/8472b03b1d556a8e29555a158d7a7789.png"/>
  <manifest:file-entry manifest:media-type="image/png" manifest:full-path="Pictures/dcc73301b9cfa2a553a7d2ac88992127.png"/>
  <manifest:file-entry manifest:media-type="image/png" manifest:full-path="Pictures/df0ba2ec392870a43c84b3ff67dcba90.png"/>
  <manifest:file-entry manifest:media-type="image/png" manifest:full-path="Pictures/c9a430630cb870b2681945c799e5026d.png"/>
  <manifest:file-entry manifest:media-type="image/png" manifest:full-path="Pictures/1525ae63299820c198087fb1e9555448.png"/>
  <manifest:file-entry manifest:media-type="image/png" manifest:full-path="Pictures/8a32dc8416d8d5b279bc51b194822e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2fa:howto"/><text:bookmark-start text:name="__RefHeading___faktor-autorisierung_fuer_lib_dokuwiki_1"/><text:bookmark-start text:name="faktor-autorisierung_fuer_lib_dokuwiki"/>2-Faktor-Autorisierung für LIB Dokuwiki<text:bookmark-end text:name="__RefHeading___faktor-autorisierung_fuer_lib_dokuwiki_1"/><text:bookmark-end text:name="faktor-autorisierung_fuer_lib_dokuwiki"/></text:h>
      <text:p text:style-name="Horizontal_20_Line"/>
      <text:p text:style-name="Text_20_body">Es gibt 2 Methoden der 2-Faktor-Authentifizierung: Google Authenticator oder E-Mail. Ersteres ist bereits von Sage bekannt, hier wird ein Token von einem zweiten Gerät verwendet, letzteres sendet eine E-Mail an die hinterlegte Adresse mit dem Token.</text:p>
      <text:p text:style-name="Text_20_body">Die Entscheidung, welche Methode verwendet wird, ist eindeutig, kann aber von einem Admin zurückgesetzt werden.</text:p>
      <text:p text:style-name="Text_20_body"><draw:frame draw:style-name="media" draw:name="0" text:anchor-type="as-char" draw:z-index="0" svg:width="" svg:rel-width="100%" svg:height="0cm"><draw:image xlink:href="Pictures/d103aa175e899cb779d21e42fb4ac605.svg" xlink:type="simple" xlink:show="embed" xlink:actuate="onLoad"/></draw:frame> Achtung! Jedes Mal, wenn sich die eigene IP-Adresse ändert, muss die Authentifizierung wiederholt werden (z.B. beim Wechsel von einem Desktop Rechner an den Laptop) <draw:frame draw:style-name="media" draw:name="1" text:anchor-type="as-char" draw:z-index="1" svg:width="" svg:rel-width="100%" svg:height="0cm"><draw:image xlink:href="Pictures/d103aa175e899cb779d21e42fb4ac605.svg" xlink:type="simple" xlink:show="embed" xlink:actuate="onLoad"/></draw:frame></text:p>
      <text:p text:style-name="Text_20_body">Die einzelnen Schritte:</text:p>
      <text:p text:style-name="Text_20_body">Vor allem anderen: Ausslogen aus Dokuwiki.</text:p>
      <text:list text:style-name="List_20_1" text:continue-numbering="false">
        <text:list-item>
          <text:p text:style-name="List_20_1_Content_First"> Melden Sie sich mit Ihrem Benutzernamen und Passwort an und klicken Sie auf „<text:span text:style-name="Strong_20_Emphasis">Login</text:span>“.</text:p>
        </text:list-item>
        <text:list-item>
          <text:p text:style-name="List_20_1_Content_Last"> Jetzt erscheint die Auswahl, welche Methode Sie in Zukunft zur 2 Faktor Autorisierung benutzen wollen</text:p>
        </text:list-item>
      </text:list>
      <text:h text:style-name="Heading_20_2" text:outline-level="2"><text:bookmark-start text:name="__RefHeading___methode_-_google_authenticator_2"/><text:bookmark-start text:name="methode_-_google_authenticator"/>1. Methode - Google Authenticator:<text:bookmark-end text:name="__RefHeading___methode_-_google_authenticator_2"/><text:bookmark-end text:name="methode_-_google_authenticator"/></text:h>
      <text:p text:style-name="Text_20_body"><draw:frame draw:style-name="media" draw:name="2" text:anchor-type="as-char" draw:z-index="2" svg:width="21.166666666667cm" style:rel-width="100%" svg:height="19.444886531093cm" style:rel-height="scale"><draw:image xlink:href="Pictures/3063ae1c85c3d65dd5d6812c9502616b.png" xlink:type="simple" xlink:show="embed" xlink:actuate="onLoad"/></draw:frame></text:p>
      <text:p text:style-name="Text_20_body">Halten Sie die LinOTP-App (oder die App, die für die 2FA-Authentifizierung in Sage verwendet wird) auf Ihrem Mobiltelefon bereit.</text:p>
      <text:p text:style-name="Text_20_body">1.1 Auf dem nächsten Bildschirm erscheint ein <text:span text:style-name="Strong_20_Emphasis">QR-Code</text:span>. Scannen Sie diesen mit der LinOTP-App (klicken Sie auf das „+“-Zeichen unten rechts).</text:p>
      <text:p text:style-name="Text_20_body"><draw:frame draw:style-name="media" draw:name="3" text:anchor-type="as-char" draw:z-index="3" svg:width="21.166666666667cm" style:rel-width="100%" svg:height="13.407457322552cm" style:rel-height="scale"><draw:image xlink:href="Pictures/8472b03b1d556a8e29555a158d7a7789.png" xlink:type="simple" xlink:show="embed" xlink:actuate="onLoad"/></draw:frame></text:p>
      <text:p text:style-name="Text_20_body">1.2 Geben Sie den <text:span text:style-name="Strong_20_Emphasis">ersten Code</text:span> ein, um die Geräte miteinander zu koppeln</text:p>
      <text:p text:style-name="Text_20_body">1.3 Bestätigen Sie und geben Sie den <text:span text:style-name="Strong_20_Emphasis">zweiten Token</text:span> ein (eventuell erneuern Sie den Token auf dem Mobiltelefon, wenn er abgelaufen ist).</text:p>
      <text:p text:style-name="Text_20_body"><draw:frame draw:style-name="media" draw:name="4" text:anchor-type="as-char" draw:z-index="4" svg:width="21.166666666667cm" style:rel-width="100%" svg:height="12.870839033288cm" style:rel-height="scale"><draw:image xlink:href="Pictures/dcc73301b9cfa2a553a7d2ac88992127.png" xlink:type="simple" xlink:show="embed" xlink:actuate="onLoad"/></draw:frame></text:p>
      <text:p text:style-name="Text_20_body">Erledigt.</text:p>
      <text:p text:style-name="Text_20_body"><draw:frame draw:style-name="media" draw:name="5" text:anchor-type="as-char" draw:z-index="5" svg:width="" svg:rel-width="100%" svg:height="0cm"><draw:image xlink:href="Pictures/d103aa175e899cb779d21e42fb4ac605.svg" xlink:type="simple" xlink:show="embed" xlink:actuate="onLoad"/></draw:frame> Bei der nächsten Anmeldung <text:span text:style-name="Strong_20_Emphasis">muss nur noch Schritt 1.3</text:span> ausgeführt werden. <draw:frame draw:style-name="media" draw:name="6" text:anchor-type="as-char" draw:z-index="6" svg:width="" svg:rel-width="100%" svg:height="0cm"><draw:image xlink:href="Pictures/d103aa175e899cb779d21e42fb4ac605.svg" xlink:type="simple" xlink:show="embed" xlink:actuate="onLoad"/></draw:frame></text:p>
      <text:h text:style-name="Heading_20_2" text:outline-level="2"><text:bookmark-start text:name="__RefHeading___methode_-_e-mail_3"/><text:bookmark-start text:name="methode_-_e-mail"/>2. Methode - E-Mail:<text:bookmark-end text:name="__RefHeading___methode_-_e-mail_3"/><text:bookmark-end text:name="methode_-_e-mail"/></text:h>
      <text:p text:style-name="Text_20_body"><draw:frame draw:style-name="media" draw:name="7" text:anchor-type="as-char" draw:z-index="7" svg:width="21.166666666667cm" style:rel-width="100%" svg:height="19.444886531093cm" style:rel-height="scale"><draw:image xlink:href="Pictures/df0ba2ec392870a43c84b3ff67dcba90.png" xlink:type="simple" xlink:show="embed" xlink:actuate="onLoad"/></draw:frame></text:p>
      <text:p text:style-name="Text_20_body">2.1 Öffnen Sie das E-Mail-Programm und loggen Sie sich in das LIB-Konto ein.</text:p>
      <text:p text:style-name="Text_20_body">2.2 Nachdem Sie die Methode „E-Mail“ ausgewählt haben, wird eine <text:span text:style-name="Strong_20_Emphasis">E-Mail</text:span> an die gespeicherte Adresse gesendet.</text:p>
      <text:p text:style-name="Text_20_body"><draw:frame draw:style-name="media" draw:name="8" text:anchor-type="as-char" draw:z-index="8" svg:width="21.166666666667cm" style:rel-width="100%" svg:height="14.168943533698cm" style:rel-height="scale"><draw:image xlink:href="Pictures/c9a430630cb870b2681945c799e5026d.png" xlink:type="simple" xlink:show="embed" xlink:actuate="onLoad"/></draw:frame></text:p>
      <text:p text:style-name="Text_20_body">2.3 Geben Sie den dort angegebenen <text:span text:style-name="Strong_20_Emphasis">Token ein</text:span> und bestätigen Sie. Die E-Mail Adresse ist nun mit dem Authenticator Plugin verbunden.</text:p>
      <text:p text:style-name="Text_20_body"><draw:frame draw:style-name="media" draw:name="9" text:anchor-type="as-char" draw:z-index="9" svg:width="21.166666666667cm" style:rel-width="100%" svg:height="19.444886531093cm" style:rel-height="scale"><draw:image xlink:href="Pictures/1525ae63299820c198087fb1e9555448.png" xlink:type="simple" xlink:show="embed" xlink:actuate="onLoad"/></draw:frame></text:p>
      <text:p text:style-name="Text_20_body">2.4 Eine <text:span text:style-name="Strong_20_Emphasis">zweite E-Mail</text:span> wird zur Authentifizierung gesendet. Geben Sie den in der E-Mail enthaltenen Token erneut ein und bestätigen Sie.</text:p>
      <text:p text:style-name="Text_20_body">Erledigt.</text:p>
      <text:p text:style-name="Text_20_body"><draw:frame draw:style-name="media" draw:name="10" text:anchor-type="as-char" draw:z-index="10" svg:width="" svg:rel-width="100%" svg:height="0cm"><draw:image xlink:href="Pictures/d103aa175e899cb779d21e42fb4ac605.svg" xlink:type="simple" xlink:show="embed" xlink:actuate="onLoad"/></draw:frame> Bei der nächsten Anmeldung <text:span text:style-name="Strong_20_Emphasis">muss nur noch Schritt 2.4</text:span> ausgeführt werden. <draw:frame draw:style-name="media" draw:name="11" text:anchor-type="as-char" draw:z-index="11" svg:width="" svg:rel-width="100%" svg:height="0cm"><draw:image xlink:href="Pictures/d103aa175e899cb779d21e42fb4ac605.svg" xlink:type="simple" xlink:show="embed" xlink:actuate="onLoad"/></draw:frame></text:p>
      <text:h text:style-name="Heading_20_2" text:outline-level="2"><text:bookmark-start text:name="__RefHeading___aendern_der_gewaehlten_methode_4"/><text:bookmark-start text:name="aendern_der_gewaehlten_methode"/>3. Ändern der gewählten Methode<text:bookmark-end text:name="__RefHeading___aendern_der_gewaehlten_methode_4"/><text:bookmark-end text:name="aendern_der_gewaehlten_methode"/></text:h>
      <text:p text:style-name="Text_20_body">In der Navigationleiste links findet sich unter Benutzer-Werkzeuge der Punkt <text:span text:style-name="Strong_20_Emphasis">Two-Factor Settings</text:span>. Hier kann die gewählte Methode zurückgezogen werden (Revoke Selected Mechanism) und danach eine neue eingerichted werden.</text:p>
      <text:p text:style-name="Text_20_body"><draw:frame draw:style-name="mediacenter" draw:name="12" text:anchor-type="paragraph" draw:z-index="12" svg:width="21.166666666667cm" style:rel-width="100%" svg:height="12.738749046529cm" style:rel-height="scale"><draw:image xlink:href="Pictures/8a32dc8416d8d5b279bc51b194822e2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09:20</meta:creation-date>
    <dc:creator>Generated</dc:creator>
    <dc:date>2026-08-13T22::09:20</dc:date>
    <dc:language>en-US</dc:language>
    <meta:editing-cycles>1</meta:editing-cycles>
    <meta:editing-duration>PT0S</meta:editing-duration>
    <dc:title>de:2fa:howto</dc:title>
  </office:meta>
</office:document-meta>
</file>